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" style:font-family-generic="system" style:font-pitch="variable"/>
    <style:font-face style:name="Liberation Serif" svg:font-family="'Liberation Serif'" style:font-family-generic="roman" style:font-pitch="variable"/>
  </office:font-face-decls>
  <office:automatic-styles>
    <style:style style:name="P1" style:family="paragraph" style:parent-style-name="HeadX"/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X">Virtualus tyrimas: kaip kūnai įkaista ir atvėsta?</text:p>
      <text:p text:style-name="BodyX">Vardas, pavardė ________________________________ Klasė ______ Data __________</text:p>
      <text:p text:style-name="BodyX">Tikslas – stebėti, kaip skirtingos medžiagos įkaista ir vėsta, bei nustatyti, kuria kryptimi perduodama šiluminė energija.</text:p>
      <text:p text:style-name="BodyX">PhET simuliacija: https://phet.colorado.edu/lt/simulations/energy-forms-and-changes</text:p>
      <text:h text:style-name="HeadX" text:outline-level="2">Darbo eiga</text:h>
      <text:p text:style-name="BodyX">1. Atidarykite simuliaciją ir pasirinkite dalį, kurioje galima kaitinti bei vėsinti medžiagas.</text:p>
      <text:p text:style-name="BodyX">2. Įjunkite energijos simbolių rodymą, jei jis išjungtas.</text:p>
      <text:p text:style-name="BodyX">3. Prieš kiekvieną bandymą pirmiausia užrašykite savo spėjimą. Tik tada atlikite bandymą.</text:p>
      <text:h text:style-name="HeadX" text:outline-level="2">1 tyrimas. Kas įšyla greičiau?</text:h>
      <text:p text:style-name="BodyX">Vieną indą pripildykite vandens, kitą – alyvuogių aliejaus. Abu pradėkite kaitinti vienodai.</text:p>
      <text:p text:style-name="BodyX">Spėju, greičiau įšils: □ vanduo □ aliejus</text:p>
      <text:p text:style-name="BodyX">Stebėjimas: kuriame inde temperatūra kilo greičiau? ______________________________</text:p>
      <text:p text:style-name="BodyX">Ką parodė bandymas? ____________________________________________________________</text:p>
      <text:h text:style-name="HeadX" text:outline-level="2">2 tyrimas. Skirtingos medžiagos</text:h>
      <text:p text:style-name="BodyX">Palyginkite geležies ir plytos įšilimą. Pradžioje jų temperatūra turi būti panaši. Kaitinkite vienodai.</text:p>
      <text:p text:style-name="BodyX">Spėju, greičiau įšils: □ geležis □ plyta</text:p>
      <text:p text:style-name="BodyX">Rezultatas: ____________________________________________________________________</text:p>
      <text:p text:style-name="BodyX">Ar vienodai kaitinamos skirtingos medžiagos įšyla vienodai? □ taip □ ne</text:p>
      <text:h text:style-name="HeadX" text:outline-level="2">3 tyrimas. Įkaitintas kūnas ir vanduo</text:h>
      <text:p text:style-name="BodyX">Įkaitinkite geležies gabalą. Tada įdėkite jį į vėsesnį vandenį.</text:p>
      <text:p text:style-name="BodyX">Prieš bandymą pažymėkite: geležies temperatūra □ didės □ mažės; vandens temperatūra □ didės □ mažės.</text:p>
      <text:p text:style-name="BodyX">Stebėkite energijos simbolius. Kuria kryptimi perduodama energija? __________________</text:p>
      <text:p text:style-name="BodyX">Kas po kurio laiko atsitiko geležies ir vandens temperatūroms? ______________________</text:p>
      <text:h text:style-name="HeadX" text:outline-level="2">4 tyrimas. Ar energija gali tekėti priešinga kryptimi?</text:h>
      <text:p text:style-name="BodyX">Dabar pabandykite sudaryti tokią situaciją, kad vanduo būtų šiltesnis už į jį įdedamą kūną.</text:p>
      <text:p text:style-name="BodyX">Kuris kūnas šyla? __________________________ Kuris vėsta? __________________________</text:p>
      <text:p text:style-name="BodyX">Užbaikite sakinį: šiluminė energija perduodama iš __________________ kūno į __________________ kūną.</text:p>
      <text:h text:style-name="HeadX" text:outline-level="2">5. Ką parodė bandymai?</text:h>
      <text:p text:style-name="BodyX">Pažymėkite T (teisinga) arba K (klaidinga).</text:p>
      <text:p text:style-name="BodyX">___ Skirtingos medžiagos, vienodai kaitinamos, gali įšilti nevienodai.</text:p>
      <text:p text:style-name="BodyX">___ Šiltesnis kūnas gali perduoti energiją šaltesniam kūnui.</text:p>
      <text:p text:style-name="BodyX">___ Kai šiltą kūną įdedame į šaltą vandenį, abu kūnai vėsta.</text:p>
      <text:p text:style-name="BodyX">___ Kūnams liečiantis, jų temperatūros gali artėti viena prie kitos.</text:p>
      <text:p text:style-name="BodyX">___ Vanduo ir aliejus vienodai kaitinami nebūtinai įšyla vienodai.</text:p>
      <text:h text:style-name="HeadX" text:outline-level="2"><text:soft-page-break/>Išvada</text:h>
      <text:p text:style-name="BodyX">Parašykite 1–2 sakinius: nuo ko, jūsų manymu, priklauso, kaip greitai kūnas įšyla?</text:p>
      <text:p text:style-name="BodyX">________________________________________________________________________________</text:p>
      <text:p text:style-name="BodyX">________________________________________________________________________________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" style:font-family-generic="system" style:font-pitch="variable"/>
    <style:font-face style:name="Liberation Serif" svg:font-family="'Liberation Serif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font-name-asian="DejaVu Sans" style:font-size-asian="12pt" style:language-asian="none" style:country-asian="none" style:font-name-complex="DejaVu Sans" style:font-size-complex="12pt" style:language-complex="none" style:country-complex="none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style:font-name="Liberation Serif" fo:font-size="12pt" fo:language="lt" fo:country="LT" style:font-name-asian="DejaVu Sans" style:font-size-asian="12pt" style:language-asian="zh" style:country-asian="CN" style:font-name-complex="DejaVu Sans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X" style:family="paragraph">
      <style:paragraph-properties fo:margin-top="0cm" fo:margin-bottom="0.635cm" style:contextual-spacing="false" fo:text-align="center" style:justify-single-word="false"/>
      <style:text-properties fo:font-size="16pt" fo:font-weight="bold"/>
    </style:style>
    <style:style style:name="HeadX" style:family="paragraph">
      <style:paragraph-properties fo:margin-top="0.381cm" fo:margin-bottom="0.178cm" style:contextual-spacing="false"/>
      <style:text-properties fo:font-size="12pt" fo:font-weight="bold"/>
    </style:style>
    <style:style style:name="BodyX" style:family="paragraph">
      <style:paragraph-properties fo:margin-top="0cm" fo:margin-bottom="0.203cm" style:contextual-spacing="false"/>
      <style:text-properties fo:font-size="11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3.7.2$Linux_X86_64 LibreOffice_project/30$Build-2</meta:generator>
    <dc:date>2026-09-16T10:32:16.912622279</dc:date>
    <meta:editing-duration>PT1M5S</meta:editing-duration>
    <meta:editing-cycles>1</meta:editing-cycles>
    <meta:document-statistic meta:table-count="0" meta:image-count="0" meta:object-count="0" meta:page-count="2" meta:paragraph-count="38" meta:word-count="297" meta:character-count="2567" meta:non-whitespace-character-count="2307"/>
  </office:meta>
</office:document-meta>
</file>